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 svg:panose-1="2 11 0 4 2 2 2 2 2 4"/>
    <style:font-face style:name="Yu Mincho" svg:font-family="Yu Mincho" style:font-family-generic="roman" style:font-pitch="variable" svg:panose-1="2 2 4 0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 svg:panose-1="2 11 0 4 2 2 2 2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/>
    </style:style>
    <style:style style:name="P2" style:parent-style-name="ListParagraph" style:list-style-name="LFO1" style:family="paragraph"/>
    <style:style style:name="P3" style:parent-style-name="ListParagraph" style:list-style-name="LFO1" style:family="paragraph"/>
    <style:style style:name="P4" style:parent-style-name="ListParagraph" style:list-style-name="LFO1" style:family="paragraph"/>
    <style:style style:name="P5" style:parent-style-name="ListParagraph" style:list-style-name="LFO1" style:family="paragraph"/>
    <style:style style:name="P6" style:parent-style-name="ListParagraph" style:list-style-name="LFO1" style:family="paragraph"/>
    <style:style style:name="P7" style:parent-style-name="ListParagraph" style:list-style-name="LFO1" style:family="paragraph"/>
    <style:style style:name="P8" style:parent-style-name="ListParagraph" style:list-style-name="LFO1" style:family="paragraph"/>
    <style:style style:name="P9" style:parent-style-name="ListParagraph" style:list-style-name="LFO1" style:family="paragraph"/>
    <style:style style:name="P10" style:parent-style-name="ListParagraph" style:list-style-name="LFO1" style:family="paragraph"/>
    <style:style style:name="P11" style:parent-style-name="ListParagraph" style:list-style-name="LFO1" style:family="paragraph"/>
    <style:style style:name="T12" style:parent-style-name="DefaultParagraphFont" style:family="text">
      <style:text-properties fo:font-weight="bold" style:font-weight-asian="bold" style:font-weight-complex="bold"/>
    </style:style>
  </office:automatic-styles>
  <office:body>
    <office:text text:use-soft-page-breaks="true">
      <text:p text:style-name="P1">Robinson Crusoe<text:s/></text:p>
      <text:list text:style-name="LFO1" text:continue-numbering="true">
        <text:list-item>
          <text:p text:style-name="P2">What did Crusoe call the cave he lived in?</text:p>
        </text:list-item>
        <text:list-item>
          <text:p text:style-name="P3">What precautions did he take<text:s/>While going out to investigate The Cave?<text:s/></text:p>
        </text:list-item>
        <text:list-item>
          <text:p text:style-name="P4">Why did Robinson Crusoe felt<text:s/>bolder?</text:p>
        </text:list-item>
        <text:list-item>
          <text:p text:style-name="P5">What did he<text:s/>realise when he neared the<text:s/>shore?</text:p>
        </text:list-item>
        <text:list-item>
          <text:p text:style-name="P6">Why did Robinson Crusoe long for<text:s/>company?</text:p>
        </text:list-item>
        <text:list-item>
          <text:p text:style-name="P7">What removed the possibility that the footprint was Robinson<text:s/>Crusoe ‘s?</text:p>
        </text:list-item>
        <text:list-item>
          <text:p text:style-name="P8">Why did Robinson Crusoe decide to to the shore again?</text:p>
        </text:list-item>
        <text:list-item>
          <text:p text:style-name="P9">Who is “l”<text:s/>in the story?</text:p>
        </text:list-item>
        <text:list-item>
          <text:p text:style-name="P10">What means “bolder” in<text:s/>the story??</text:p>
        </text:list-item>
        <text:list-item>
          <text:p text:style-name="P11">What was<text:s/>Robinson Crusoes conclusion after<text:s/>discovering the footprint? <text:s text:c="3"/></text:p>
        </text:list-item>
      </text:list>
      <text:p text:style-name="Normal"/>
      <text:p text:style-name="Normal"><text:span text:style-name="T12">Answe</text:span>rs<text:s/></text:p>
      <text:p text:style-name="Normal">1.Castle</text:p>
      <text:p text:style-name="Normal">2.<text:s/><text:s text:c="2"/>Looked behind frequently while going forward<text:s/></text:p>
      <text:p text:style-name="Normal">3.<text:s text:c="4"/>There<text:s/>was no one in the island after few days of investigation<text:s/><text:s text:c="6"/></text:p>
      <text:p text:style-name="Normal">4.<text:s text:c="6"/>It was not his footprint as he never<text:s/>went in that part of the shore<text:s/></text:p>
      <text:p text:style-name="Normal">5.He was lonely for many years<text:s/></text:p>
      <text:p text:style-name="Normal">6.he<text:s/>measered by keeping his foot<text:s/>in the footprint<text:s/></text:p>
      <text:p text:style-name="Normal">7.<text:s/>To measure the footprint<text:s/>with his own foot<text:s/></text:p>
      <text:p text:style-name="Normal">8.<text:s/>Robinson Crusoe<text:s/></text:p>
      <text:p text:style-name="Normal">9.<text:s/>Confident<text:s/></text:p>
      <text:p text:style-name="Normal">10. The island was inhabited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 svg:panose-1="2 11 0 4 2 2 2 2 2 4"/>
    <style:font-face style:name="Yu Mincho" svg:font-family="Yu Mincho" style:font-family-generic="roman" style:font-pitch="variable" svg:panose-1="2 2 4 0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 svg:panose-1="2 11 0 4 2 2 2 2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Yu Mincho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Yu Gothic Light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Yu Gothic Light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Yu Gothic Light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Yu Gothic Light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Yu Gothic Light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Yu Gothic Light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Yu Gothic Light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Yu Gothic Light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Yu Gothic Light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Yu Gothic Light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Yu Gothic Light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Yu Gothic Light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Yu Gothic Light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Yu Gothic Light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Yu Gothic Light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Yu Gothic Light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Yu Gothic Light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Yu Gothic Light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Yu Gothic Light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Yu Gothic Light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Yu Gothic Light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Yu Gothic Light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parthapratimroy620@gmail.com</meta:initial-creator>
    <dc:creator>parthapratimroy620@gmail.com</dc:creator>
    <meta:creation-date>2024-11-11T01:44:00Z</meta:creation-date>
    <dc:date>2024-11-11T01:44:00Z</dc:date>
    <meta:template xlink:href="Normal.dotm" xlink:type="simple"/>
    <meta:editing-cycles>44</meta:editing-cycles>
    <meta:editing-duration>PT1500S</meta:editing-duration>
    <meta:document-statistic meta:page-count="1" meta:paragraph-count="1" meta:word-count="139" meta:character-count="933" meta:row-count="6" meta:non-whitespace-character-count="795"/>
  </office:meta>
</office:document-meta>
</file>